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able_20_Contents">
      <style:paragraph-properties fo:margin-top="0cm" fo:margin-bottom="0.499cm" fo:text-align="justify" style:justify-single-word="false" fo:padding="0cm" fo:border="none"/>
      <style:text-properties fo:font-size="14pt" style:font-size-asian="14pt" style:font-size-complex="14pt"/>
    </style:style>
    <style:style style:name="P2" style:family="paragraph" style:parent-style-name="Standard">
      <style:paragraph-properties fo:margin-top="0cm" fo:margin-bottom="0.499cm" fo:text-align="justify" style:justify-single-word="false" fo:padding="0cm" fo:border="none"/>
    </style:style>
    <style:style style:name="P3" style:family="paragraph" style:parent-style-name="Standard">
      <style:paragraph-properties fo:margin-top="0cm" fo:margin-bottom="0.499cm" fo:text-align="justify" style:justify-single-word="false" fo:padding="0cm" fo:border="none"/>
      <style:text-properties fo:font-size="18pt" style:text-underline-style="solid" style:text-underline-width="auto" style:text-underline-color="font-color" fo:font-weight="bold" style:font-size-asian="18pt" style:font-weight-asian="bold" style:font-size-complex="18pt" style:font-weight-complex="bold"/>
    </style:style>
    <style:style style:name="P4" style:family="paragraph" style:parent-style-name="Standard">
      <style:paragraph-properties fo:margin-top="0cm" fo:margin-bottom="0.499cm" fo:text-align="justify" style:justify-single-word="false" fo:padding="0cm" fo:border="none"/>
      <style:text-properties fo:font-size="10.5pt" fo:font-weight="bold"/>
    </style:style>
    <style:style style:name="P5" style:family="paragraph" style:parent-style-name="Standard">
      <style:paragraph-properties fo:margin-top="0cm" fo:margin-bottom="0.499cm" fo:text-align="justify" style:justify-single-word="false" fo:padding="0cm" fo:border="none"/>
      <style:text-properties fo:font-size="14pt" style:font-size-asian="14pt" style:font-size-complex="14pt"/>
    </style:style>
    <style:style style:name="P6" style:family="paragraph" style:parent-style-name="Standard">
      <style:text-properties fo:font-size="14pt" style:font-size-asian="14pt" style:font-size-complex="14pt"/>
    </style:style>
    <style:style style:name="P7" style:family="paragraph" style:parent-style-name="Standard">
      <style:text-properties fo:font-size="14pt" style:font-size-asian="14pt" style:font-size-complex="14pt"/>
    </style:style>
    <style:style style:name="P8" style:family="paragraph" style:parent-style-name="Standard">
      <style:text-properties fo:font-size="14pt" style:text-underline-style="none" fo:font-weight="normal" style:font-size-asian="14pt" style:font-weight-asian="normal" style:font-size-complex="14pt" style:font-weight-complex="normal"/>
    </style:style>
    <style:style style:name="P9" style:family="paragraph" style:parent-style-name="Table_20_Contents" style:list-style-name="L1">
      <style:paragraph-properties fo:padding="0cm" fo:border="none"/>
      <style:text-properties fo:font-size="14pt" style:font-size-asian="14pt" style:font-size-complex="14pt"/>
    </style:style>
    <style:style style:name="P10" style:family="paragraph" style:parent-style-name="Table_20_Contents" style:list-style-name="L1">
      <style:paragraph-properties fo:margin-top="0cm" fo:margin-bottom="0.499cm" fo:padding="0cm" fo:border="none"/>
      <style:text-properties fo:font-size="14pt" style:font-size-asian="14pt" style:font-size-complex="14pt"/>
    </style:style>
    <style:style style:name="P11" style:family="paragraph" style:parent-style-name="Table_20_Contents">
      <style:paragraph-properties fo:margin-top="0cm" fo:margin-bottom="0.499cm" fo:text-align="justify" style:justify-single-word="false" fo:padding="0cm" fo:border="none"/>
      <style:text-properties fo:font-size="14pt" style:font-size-asian="14pt" style:font-size-complex="14pt"/>
    </style:style>
    <style:style style:name="P12" style:family="paragraph" style:parent-style-name="Text_20_body">
      <style:text-properties fo:font-size="14pt" style:font-size-asian="14pt" style:font-size-complex="14pt"/>
    </style:style>
    <style:style style:name="P13" style:family="paragraph" style:parent-style-name="Text_20_body" style:list-style-name="L2">
      <style:text-properties fo:font-size="14pt" style:font-size-asian="14pt" style:font-size-complex="14pt"/>
    </style:style>
    <style:style style:name="P14" style:family="paragraph" style:parent-style-name="Text_20_body" style:list-style-name="L4">
      <style:text-properties fo:font-size="14pt" style:font-size-asian="14pt" style:font-size-complex="14pt"/>
    </style:style>
    <style:style style:name="P15" style:family="paragraph" style:parent-style-name="Text_20_body" style:list-style-name="L5">
      <style:text-properties fo:font-size="14pt" style:font-size-asian="14pt" style:font-size-complex="14pt"/>
    </style:style>
    <style:style style:name="P16" style:family="paragraph" style:parent-style-name="Text_20_body">
      <style:text-properties fo:color="#000000" fo:font-size="14pt" style:font-size-asian="14pt" style:font-size-complex="14pt"/>
    </style:style>
    <style:style style:name="P17" style:family="paragraph" style:parent-style-name="Text_20_body">
      <style:text-properties fo:font-weight="bold" style:font-weight-asian="bold" style:font-weight-complex="bold"/>
    </style:style>
    <style:style style:name="P18" style:family="paragraph" style:parent-style-name="Text_20_body">
      <style:paragraph-properties style:writing-mode="lr-tb"/>
    </style:style>
    <style:style style:name="P19" style:family="paragraph" style:parent-style-name="Text_20_body">
      <style:paragraph-properties style:writing-mode="lr-tb"/>
      <style:text-properties fo:font-size="14pt" style:font-size-asian="14pt" style:font-size-complex="14pt"/>
    </style:style>
    <style:style style:name="P20" style:family="paragraph" style:parent-style-name="Text_20_body" style:list-style-name="L2">
      <style:paragraph-properties fo:margin-top="0cm" fo:margin-bottom="0cm"/>
      <style:text-properties fo:font-size="14pt" style:font-size-asian="14pt" style:font-size-complex="14pt"/>
    </style:style>
    <style:style style:name="P21" style:family="paragraph" style:parent-style-name="Text_20_body" style:list-style-name="L4">
      <style:paragraph-properties fo:margin-top="0cm" fo:margin-bottom="0cm"/>
      <style:text-properties fo:font-size="14pt" style:font-size-asian="14pt" style:font-size-complex="14pt"/>
    </style:style>
    <style:style style:name="P22" style:family="paragraph" style:parent-style-name="Text_20_body" style:list-style-name="L5">
      <style:paragraph-properties fo:margin-top="0cm" fo:margin-bottom="0cm"/>
      <style:text-properties fo:font-size="14pt" style:font-size-asian="14pt" style:font-size-complex="14pt"/>
    </style:style>
    <style:style style:name="P23" style:family="paragraph" style:parent-style-name="Text_20_body">
      <style:paragraph-properties fo:margin-top="0cm" fo:margin-bottom="0.423cm" fo:line-height="138%" style:writing-mode="lr-tb"/>
      <style:text-properties fo:font-size="14pt" style:font-size-asian="14pt" style:font-size-complex="14pt"/>
    </style:style>
    <style:style style:name="T1" style:family="text">
      <style:text-properties fo:color="#ff0000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size="10.5pt" fo:font-weight="bold"/>
    </style:style>
    <style:style style:name="T4" style:family="text">
      <style:text-properties fo:font-size="15pt" fo:font-weight="bold" style:font-size-asian="15pt" style:font-weight-asian="bold" style:font-size-complex="15pt" style:font-weight-complex="bold"/>
    </style:style>
    <style:style style:name="T5" style:family="text">
      <style:text-properties fo:font-size="9.75pt"/>
    </style:style>
    <style:style style:name="T6" style:family="text">
      <style:text-properties fo:font-size="12pt" style:font-size-asian="12pt" style:font-size-complex="12pt"/>
    </style:style>
    <style:style style:name="T7" style:family="text">
      <style:text-properties fo:font-size="14pt" style:font-size-asian="14pt" style:font-size-complex="14pt"/>
    </style:style>
    <style:style style:name="T8" style:family="text">
      <style:text-properties fo:color="#000000"/>
    </style:style>
    <style:style style:name="T9" style:family="text">
      <style:text-properties fo:color="#000000" fo:font-size="14pt" style:font-size-asian="14pt" style:font-size-complex="14pt"/>
    </style:style>
    <style:style style:name="T10" style:family="text">
      <style:text-properties fo:color="#000000" fo:font-weight="bold" style:font-weight-asian="bold" style:font-weight-complex="bold"/>
    </style:style>
    <style:style style:name="T11" style:family="text">
      <style:text-properties fo:color="#000000" style:text-underline-style="solid" style:text-underline-width="auto" style:text-underline-color="font-color" fo:font-weight="bold" style:font-weight-asian="bold" style:font-weight-complex="bold"/>
    </style:style>
    <style:style style:name="T12" style:family="text">
      <style:text-properties fo:color="#000000" fo:font-style="italic" style:font-style-asian="italic" style:font-style-complex="italic"/>
    </style:style>
    <style:style style:name="T13" style:family="text">
      <style:text-properties style:text-underline-style="solid" style:text-underline-width="auto" style:text-underline-color="font-color"/>
    </style:style>
    <style:style style:name="T14" style:family="text">
      <style:text-properties fo:font-style="italic" style:font-style-asian="italic" style:font-style-complex="italic"/>
    </style:style>
    <text:list-style style:name="L1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2">
      <text:list-level-style-bullet text:level="1" text:style-name="Bullet_20_Symbols" style:num-suffix="." text:bullet-char="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3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4">
      <text:list-level-style-bullet text:level="1" text:style-name="Bullet_20_Symbols" style:num-suffix="." text:bullet-char="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5">
      <text:list-level-style-number text:level="1" text:style-name="Numbering_20_Symbols" style:num-suffix="." style:num-format="1">
        <style:list-level-properties text:space-before="0.748cm" text:min-label-width="0.499cm"/>
      </text:list-level-style-number>
      <text:list-level-style-number text:level="2" text:style-name="Numbering_20_Symbols" style:num-suffix="." style:num-format="1">
        <style:list-level-properties text:space-before="1.995cm" text:min-label-width="0.499cm"/>
      </text:list-level-style-number>
      <text:list-level-style-number text:level="3" text:style-name="Numbering_20_Symbols" style:num-suffix="." style:num-format="1">
        <style:list-level-properties text:space-before="3.242cm" text:min-label-width="0.499cm"/>
      </text:list-level-style-number>
      <text:list-level-style-number text:level="4" text:style-name="Numbering_20_Symbols" style:num-suffix="." style:num-format="1">
        <style:list-level-properties text:space-before="4.489cm" text:min-label-width="0.499cm"/>
      </text:list-level-style-number>
      <text:list-level-style-number text:level="5" text:style-name="Numbering_20_Symbols" style:num-suffix="." style:num-format="1">
        <style:list-level-properties text:space-before="5.736cm" text:min-label-width="0.499cm"/>
      </text:list-level-style-number>
      <text:list-level-style-number text:level="6" text:style-name="Numbering_20_Symbols" style:num-suffix="." style:num-format="1">
        <style:list-level-properties text:space-before="6.983cm" text:min-label-width="0.499cm"/>
      </text:list-level-style-number>
      <text:list-level-style-number text:level="7" text:style-name="Numbering_20_Symbols" style:num-suffix="." style:num-format="1">
        <style:list-level-properties text:space-before="8.23cm" text:min-label-width="0.499cm"/>
      </text:list-level-style-number>
      <text:list-level-style-number text:level="8" text:style-name="Numbering_20_Symbols" style:num-suffix="." style:num-format="1">
        <style:list-level-properties text:space-before="9.478cm" text:min-label-width="0.499cm"/>
      </text:list-level-style-number>
      <text:list-level-style-number text:level="9" text:style-name="Numbering_20_Symbols" style:num-suffix="." style:num-format="1">
        <style:list-level-properties text:space-before="10.725cm" text:min-label-width="0.499cm"/>
      </text:list-level-style-number>
      <text:list-level-style-number text:level="10" text:style-name="Numbering_20_Symbols" style:num-suffix="." style:num-format="1">
        <style:list-level-properties text:space-before="11.972cm" text:min-label-width="0.499cm"/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/>
      <text:p text:style-name="P3"><text:s/>Certificat Médical – « Pass Prévention santé » -Inscription aux compétitions pour les personnes majeures :</text:p>
      <text:p text:style-name="P6">Depuis l'adoption de la loi n°2022- 200 -296 du 2 marc 2022 visant à</text:p>
      <text:p text:style-name="P6">démocratiser le sport en France et son décret d'application no 2022-925 du22</text:p>
      <text:p text:style-name="P6">juin 2022, la FFA fixe les conditions dans lesquelles l'inscription aux</text:p>
      <text:p text:style-name="P6"><text:span text:style-name="T1">compétitions pour les personnes majeures</text:span> est subordonnée ou non à la</text:p>
      <text:p text:style-name="P6">présentation d'un certificat médical.</text:p>
      <text:p text:style-name="P6"/>
      <text:p text:style-name="P6">Cette obligation prévue dans la réglementation de la FFA et consultable sur son</text:p>
      <text:p text:style-name="P6">site internet www.athle.fr, s'applique pour toutes les personnes majeures qui</text:p>
      <text:p text:style-name="P6">souhaitent s'inscrire à une manifestation de course à pied dans une des</text:p>
      <text:p text:style-name="P6">disciplines dont la FFA a une délégation de service public (notamment</text:p>
      <text:p text:style-name="P6">marche athlétique, marche nordique, cross-country, 10 km,20 km, ekiden,</text:p>
      <text:p text:style-name="P6">semi-marathon, marathon, ultra marathon, trail, ultra trail, course en</text:p>
      <text:p text:style-name="P6">montagne, etc.).</text:p>
      <text:p text:style-name="P6"/>
      <text:p text:style-name="P12"><text:span text:style-name="T10">Le Pass Prévention Santé</text:span><text:span text:style-name="T8"> (PPS) est un titre de participation payant mis en place par la Fédération Française d’Athlétisme (FFA).<text:line-break/>Ce dispositif, reconnu par l’ensemble des organisateurs d’événements running ((</text:span><text:span text:style-name="T12">notamment </text:span><text:span text:style-name="T14">marche athlétique, marche nordique, cross-country, 10 km,20 km, ekiden,semi-marathon, marathon, ultra marathon, trail, ultra trail, course en</text:span><text:span text:style-name="T12">montagne, etc</text:span><text:span text:style-name="T8">.). comprend le parcours de sensibilisation en ligne sur la prévention santé et la pratique sportive responsable remplaçant le certificat médical, conformément à la loi du 2 mars 2022.<text:line-break/></text:span><text:span text:style-name="T10">L’objectif :</text:span><text:span text:style-name="T8"> simplifier les démarches administratives tout en renforçant la prévention des risques liés à la course à pied.</text:span></text:p>
      <text:p text:style-name="P12"><text:span text:style-name="T2">Pour obtenir un Pass Prévention Santé (ou « PPS »)</text:span> ou une attestation santé en quelques minutes, rendez-vous sur <text:a xlink:type="simple" xlink:href="https://pps.athle.fr/" text:style-name="Internet_20_link" text:visited-style-name="Visited_20_Internet_20_Link">https://pps.athle.fr </text:a>et créez votre compte (ou connectez-vous à votre espace personnel)</text:p>
      <text:p text:style-name="P12">Lors de la création du compte, la date de naissance renseignée permet d’orienter automatiquement l’utilisateur vers le parcours adapté :</text:p>
      <text:list xml:id="list4346576165396034333" text:style-name="L2">
        <text:list-item>
          <text:p text:style-name="P20">Le Pass de Prévention Santé (PPS) pour les athlètes majeurs,</text:p>
        </text:list-item>
        <text:list-item>
          <text:p text:style-name="P13">Le questionnaire santé  (le cas échéant le téléchargement du certificat médical) demandé par la loi française pour les athlètes mineurs.</text:p>
        </text:list-item>
      </text:list>
      <text:p text:style-name="P12">Une fois le parcours complété, le Pass Prévention Santé sera généré pour les majeurs et l’attestation de santé pour les mineurs. Les justificatifs seront disponibles dans l’espace personnel.</text:p>
      <text:p text:style-name="P16"><text:span text:style-name="T2">Pour les athlètes majeurs, le Pass Prévention Santé est valable 1 an à compter de sa date de délivrance.</text:span><text:line-break/>Il peut être utilisé pour plusieurs courses, tant que celles-ci ont lieu dans cette période <text:soft-page-break/>de validité.</text:p>
      <text:p text:style-name="P23"><text:span text:style-name="T8">Pour les athlètes mineurs, un questionnaire santé gratuit est proposé et directement intégré à la plateforme PPS afin de simplifier les démarches.<text:line-break/> <text:s/>Ce questionnaire est : - valable pour un seul événement, à renouveler à chaque inscription à une course.. <text:s text:c="61"/></text:span></text:p>
      <text:p text:style-name="P19"><text:span text:style-name="T11">NB :</text:span><text:span text:style-name="T8"> les anciennes attestations PPS, délivrées avant le 15/01/2026, ne sont valables que 3 mois.</text:span></text:p>
      <text:p text:style-name="P19"><text:span text:style-name="T8">Une fois votre Pass Prévention Santé généré, vous pouvez l’ajouter à un Wallet numérique (Apple Wallet ou Google Wallet, selon votre appareil) directement depuis votre téléphone mobile.</text:span></text:p>
      <text:p text:style-name="P12"><text:s text:c="15"/><text:span text:style-name="T13"><text:s/>Ajouter votre titre de participation PPS à un Wallet</text:span> vous permet de :</text:p>
      <text:list xml:id="list1248847772742051899" text:style-name="L4">
        <text:list-item>
          <text:p text:style-name="P21">Avoir votre PPS toujours accessible sur votre téléphone</text:p>
        </text:list-item>
        <text:list-item>
          <text:p text:style-name="P21">Présenter facilement votre PPS lors d’un contrôle ou d’un retrait de dossard</text:p>
        </text:list-item>
        <text:list-item>
          <text:p text:style-name="P21">Éviter de rechercher un e-mail ou un document papier le jour de la course</text:p>
        </text:list-item>
        <text:list-item>
          <text:p text:style-name="P14">Disposer d’une version officielle et sécurisée de votre titre de participation</text:p>
        </text:list-item>
      </text:list>
      <text:p text:style-name="P12"> </text:p>
      <text:p text:style-name="P12"><text:s text:c="18"/><text:span text:style-name="T13"><text:s/>Comment ajouter mon Pass Prévention Santé à un Wallet ?</text:span></text:p>
      <text:list xml:id="list6260380302194275887" text:style-name="L5">
        <text:list-item>
          <text:p text:style-name="P22">Connectez-vous à votre espace personnel PPS depuis votre téléphone mobile.</text:p>
        </text:list-item>
        <text:list-item>
          <text:p text:style-name="P22">Accédez à votre PPS</text:p>
        </text:list-item>
        <text:list-item>
          <text:p text:style-name="P22">Cliquez sur le bouton « Ajouter au Wallet »</text:p>
        </text:list-item>
        <text:list-item>
          <text:p text:style-name="P15">Suivez les instructions selon votre appareil (Apple ou Android)</text:p>
        </text:list-item>
      </text:list>
      <text:p text:style-name="Text_20_body"><text:span text:style-name="T7">Le PPS est alors enregistré dans votre Wallet et reste disponible hors connexion.</text:span></text:p>
      <text:p text:style-name="P19"><text:span text:style-name="T8"/></text:p>
      <text:p text:style-name="P18"><text:span text:style-name="T9"><text:s text:c="23"/>Le prix d'un PPS (titre de participation) est inférieur à 25 € TTC. Or, la réglementation française n'impose pas l'émission d'une facture pour les ventes de biens ou prestations de services à des particuliers lorsque le montant est inférieur à 25 € TTC (article 289-I-3° du Code général des impôts).</text:span></text:p>
      <text:p text:style-name="Text_20_body"><text:span text:style-name="Strong_20_Emphasis"><text:span text:style-name="T7">Un reçu de paiement vous est automatiquement envoyé par e-mail</text:span></text:span><text:span text:style-name="T7"> à l'adresse renseignée lors de</text:span> <text:span text:style-name="T7">votre commande. Ce reçu confirme le règlement et détaille le montant payé, la date de transaction et la référence de votre PPS.</text:span></text:p>
      <text:p text:style-name="P17"><text:span text:style-name="T7">Où retrouver mon reçu ?</text:span></text:p>
      <text:p text:style-name="P19">Consultez votre boîte de réception (et vos courriers indésirables) à l'adresse e-mail utilisée lors de l'achat. Le reçu est envoyé immédiatement après la validation du paiement. Vous le retrouverez également dans l'onglet "Historique" de votre espace</text:p>
      <text:p text:style-name="P19">JL.</text:p>
      <text:p text:style-name="P19"><text:span text:style-name="T8"/></text:p>
      <text:p text:style-name="P8"><text:soft-page-break/></text:p>
      <text:p text:style-name="P1"/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text-properties style:font-name="Times New Roman" fo:font-size="14pt" fo:font-weight="bold" style:font-name-asian="SimSun" style:font-size-asian="14pt" style:font-weight-asian="bold" style:font-name-complex="Lucida Sans" style:font-size-complex="14pt" style:font-weight-complex="bold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Jacques LAVOLLÉE</meta:initial-creator>
    <meta:creation-date>2025-08-06T18:11:06.61</meta:creation-date>
    <dc:date>2026-06-17T16:14:58.65</dc:date>
    <dc:creator>Jacques LAVOLLÉE</dc:creator>
    <meta:editing-duration>PT34M58S</meta:editing-duration>
    <meta:editing-cycles>5</meta:editing-cycles>
    <meta:generator>OpenOffice/4.1.16$Win32 OpenOffice.org_project/4116m3$Build-9816</meta:generator>
    <meta:document-statistic meta:table-count="0" meta:image-count="0" meta:object-count="0" meta:page-count="3" meta:paragraph-count="40" meta:word-count="708" meta:character-count="4643"/>
  </office:meta>
</office:document-meta>
</file>